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0-07-2026 hebben wij een aanvraag reguliere omgevingsvergunning voor het wijzigen van het erfinrichtingsplan en het bouwen van een bijgebouw op het adres Slagboomsdijk 2a in Markelo ontvangen. Deze aanvraag staat ingeschreven onder zaaknummer 0000110360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7-2026 hebben wij een aanvraag Omgevingsvergunning meervoudig (regulier) ontvangen. De aanvraag heeft betrekking op de onderde(e)l(en):</text:p>
            <text:p text:style-name="common-al"/>
            <text:p text:style-name="common-al">Binnenplanse omgevingsplanactiviteit, Buitenplanse omgevingsplanactiviteit, Omgevingsplanactiviteit bouwwerken</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83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3600</meta:user-defined>
    <meta:user-defined meta:name="DCTERMS.abstract">het wijzigen van het erfinrichtingsplan en het bouwen van een bijgebouw</meta:user-defined>
    <dc:language>nl</dc:language>
    <meta:user-defined meta:name="OVERHEIDop.locatietype/OVERHEIDop.gebiedsmarkering">Punt</meta:user-defined>
    <meta:user-defined meta:name="OVERHEIDop.locatietype/OVERHEIDop.gebiedsmarkering">Vlak</meta:user-defined>
    <meta:user-defined meta:name="DC.title">Op 10-07-2026 hebben wij een aanvraag reguliere omgevingsvergunning voor het wijzigen van het erfinrichtingsplan en het bouwen van een bijgebouw op het adres Slagboomsdijk 2a in Markelo ontvangen. Deze aanvraag staat ingeschreven onder zaaknummer 00001103600.</meta:user-defined>
    <meta:user-defined meta:name="DCTERMS.W3CDTF/DCTERMS.available">2026-08-24</meta:user-defined>
    <meta:user-defined meta:name="DCTERMS.W3CDTF/OVERHEIDop.jaargang">2026</meta:user-defined>
    <meta:user-defined meta:name="OVERHEIDop.publicationIssue">398316</meta:user-defined>
    <meta:user-defined meta:name="OVERHEIDop.GmbID/DC.identifier">gmb-2026-398316</meta:user-defined>
    <meta:user-defined meta:name="OVERHEIDop.versieInformatie"/>
  </office:meta>
</office:document-meta>
</file>