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inairstraat 10 1033M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ing bedrijfsgebouw</text:p>
            <text:p text:style-name="common-al">Zaakadres: Binairstraat 10 1033MN Amsterdam</text:p>
            <text:p text:style-name="common-al">Datum ontvangst: 25-06-2026</text:p>
            <text:p text:style-name="common-al">Zaaknummer: Z2026-028141</text:p>
            <text:p text:style-name="common-al">DSO-nummer: 20260625003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3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41</meta:user-defined>
    <meta:user-defined meta:name="DCTERMS.abstract">uitbreiding bedrijfs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inairstraat 10 1033M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11</meta:user-defined>
    <meta:user-defined meta:name="OVERHEIDop.GmbID/DC.identifier">gmb-2026-398311</meta:user-defined>
    <meta:user-defined meta:name="OVERHEIDop.versieInformatie"/>
  </office:meta>
</office:document-meta>
</file>