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Anna Bijnspad 23, 3241DP Middelharn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een besluit genomen op de aanvraag met zaaknummer Z2026-01240 voor een omgevingsvergunning betreffende het plaatsen van een dakkapel op locatie Anna Bijnspad 23, 3241DP Middelharnis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9829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9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9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240</meta:user-defined>
    <dc:language>nl</dc:language>
    <meta:user-defined meta:name="OVERHEIDop.locatietype/OVERHEIDop.gebiedsmarkering">Vlak</meta:user-defined>
    <meta:user-defined meta:name="DC.title">Kennisgeving besluit op aanvraag omgevingsvergunning Anna Bijnspad 23, 3241DP Middelharnis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97</meta:user-defined>
    <meta:user-defined meta:name="OVERHEIDop.GmbID/DC.identifier">gmb-2026-398297</meta:user-defined>
    <meta:user-defined meta:name="OVERHEIDop.versieInformatie"/>
  </office:meta>
</office:document-meta>
</file>