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Ceintuurbaan 208-H 1072GD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realiseren van een woning ter hoogte van de begane grond</text:p>
            <text:p text:style-name="common-al">Zaakadres: Ceintuurbaan 208-H 1072GD Amsterdam</text:p>
            <text:p text:style-name="common-al">Datum ontvangst: 19-06-2026</text:p>
            <text:p text:style-name="common-al">Zaaknummer: Z2026-027156</text:p>
            <text:p text:style-name="common-al">DSO-nummer: 2026061901495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29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9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29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156</meta:user-defined>
    <meta:user-defined meta:name="DCTERMS.abstract">het realiseren van een woning ter hoogte van de begane gro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Ceintuurbaan 208-H 1072GD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296</meta:user-defined>
    <meta:user-defined meta:name="OVERHEIDop.GmbID/DC.identifier">gmb-2026-398296</meta:user-defined>
    <meta:user-defined meta:name="OVERHEIDop.versieInformatie"/>
  </office:meta>
</office:document-meta>
</file>