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an van Meerdervoort 940, 2564 AT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en veranderen van het pand Laan van Meerdervoort 940 door het maken van een inpandig balkon, het verplaatsen van een kozijn en het maken van een constructieve doorbraak</text:p>
            <text:p text:style-name="common-al"/>
            <text:p text:style-name="common-al">Ons kenmerk: VTH2026-6732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an van Meerdervoort 940, 2564 AT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829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329</meta:user-defined>
    <meta:user-defined meta:name="DCTERMS.abstract">het vergroten en veranderen van het pand Laan van Meerdervoort 940 door het maken van een inpandig balkon, het verplaatsen van een kozijn en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Laan van Meerdervoort 940, 2564 AT 's-Gravenhag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92</meta:user-defined>
    <meta:user-defined meta:name="OVERHEIDop.GmbID/DC.identifier">gmb-2026-398292</meta:user-defined>
    <meta:user-defined meta:name="OVERHEIDop.versieInformatie"/>
  </office:meta>
</office:document-meta>
</file>