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Bekendmaking van het voornemen tot het verlenen van een begrotingssubsidie aan Stichting Kikid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ublicatiedatum: 26 augustus 2026</text:span>
          </text:p>
            <text:p text:style-name="common-al">Het college van burgemeester en wethouders van Apeldoorn maakt hierbij bekend dat hij voornemens is om een begrotingssubsidie van € 32.323 voor kalenderjaar 2027 te verlenen aan Stichting Kikid voor het uitvoeren van de volgende activiteiten: uitvoering van project Comeback 2027. Met dit project gaan Nederlandse topsporters het welzijn van jongeren een boost geven, wordt mentaal en fysiek welzijn bespreekbaar gemaakt en worden jongeren zichtbaar die hulp nodig hebben.</text:p>
            <text:p text:style-name="common-al">Deze subsidie wordt verstrekt zonder een tenderprocedure, omdat het college van oordeel is dat er op basis van objectieve, toetsbare en redelijke criteria slechts één serieuze gegadigde in aanmerking komt voor deze subsidie.  </text:p>
            <text:p text:style-name="common-al">Het college heeft de volgende criteria gehanteerd om te bepalen of er sprake is van slechts één serieuze gegadigde:</text:p>
            <text:p text:style-name="common-al">De organisatie dient aantoonbare ervaring te hebben met het ontwikkelen en uitvoeren van educatieve interventies voor jongeren binnen het voortgezet onderwijs op het gebied van mentale gezondheid, weerbaarheid en sociale ontwikkeling. Stichting Kikid voldoet hieraan en voert dergelijke programma's uit sinds 2007.</text:p>
            <text:p text:style-name="common-al">De organisatie dient te beschikken over een bewezen methodiek waarbij jongerenexperts, rolmodellen, zoals topsporters, en interactieve werkvormen worden ingezet om jongeren te bereiken en met hen in gesprek te gaan over thema's die van invloed zijn op hun welzijn en ontwikkeling. Stichting Kikid voldoet hieraan met haar bestaande aanbod van educatieve theaterprojecten, trainingen, digitale lessen en Project Comeback. De kern van Project Comeback bestaat uit de inzet van topsporters en jongerenexperts. Een topsporter deelt tijdens een inspiratiesessie een persoonlijk verhaal over thema’s als omgaan met tegenslagen, zelfvertrouwen, mentale gezondheid, doorzetten en hulp durven vragen.</text:p>
            <text:p text:style-name="common-al">Vervolgens ervaren leerlingen tijdens een sportieve clinic hoe vaardigheden als samenwerken, communicatie en respect ook in de praktijk werken.</text:p>
            <text:p text:style-name="common-al">De organisatie dient verantwoordelijk te zijn voor de ontwikkeling, coördinatie en uitvoering van Project Comeback en te beschikken over de daarvoor benodigde samenwerking met topsporters en jongerenexperts. Stichting Kikid voldoet hieraan, aangezien Project Comeback onderdeel uitmaakt van haar activiteiten en door haar wordt uitgevoerd.</text:p>
            <text:p text:style-name="common-al">De organisatie dient te beschikken over bestaande samenwerkingsrelaties met onderwijsinstellingen en lokale partners in Apeldoorn ten behoeve van een directe en effectieve uitvoering van de activiteiten. Stichting Kikid voldoet hieraan door de samenwerking met het UGO VMBO, de beoogde tweede school en de jongerenwerkorganisaties Stimenz en Don Bosco.</text:p>
            <text:p text:style-name="common-al">Gezamenlijk maken deze factoren duidelijk dat deze organisatie de enige serieuze en realistische kandidaat is. Iedere serieuze gegadigde die van mening is dat hij in aanmerking komt voor deze subsidie en/of dat de criteria niet objectief, toetsbaar of redelijk zijn, kan uiterlijk binnen 8 weken na publicatiedatum van dit voornemen schriftelijk reageren bij het college van burgemeester en wethouders van Apeldoorn. Dit kan via: <text:a xlink:href="https://www.apeldoorn.nl/werken-en-leren/ondernemen/subsidies-ondernemers/begrotingssubsidie" xlink:type="simple"><text:span text:style-name="nadrukondlijn">Begrotingssubsidie | Gemeente Apeldoorn</text:span></text:a> met DigiD of E-herkenning. Vermeld in de reactie in ieder geval:</text:p>
            <text:list text:style-name="id1-3-2-1-1-11">
              <text:list-item text:style-override="id1-3-2-1-1-11-1">
                <text:number>-</text:number>
                <text:p text:style-name="al">onderwerp: Reactie op voornemen begrotingssubsidie aan Stichting Kikid; </text:p>
              </text:list-item>
              <text:list-item text:style-override="id1-3-2-1-1-11-2">
                <text:number>-</text:number>
                <text:p text:style-name="al">zaaknummer 6359434;</text:p>
              </text:list-item>
              <text:list-item text:style-override="id1-3-2-1-1-11-3">
                <text:number>-</text:number>
                <text:p text:style-name="al">uw mailadres en telefoonnummer;</text:p>
              </text:list-item>
              <text:list-item text:style-override="id1-3-2-1-1-11-4">
                <text:number>-</text:number>
                <text:p text:style-name="al">een bijlage met onderbouwing waarom u van mening bent dat u in aanmerking komt voor deze subsidie en/of dat de criteria uit het voornemen niet objectief, toetsbaar of redelijk zijn;</text:p>
              </text:list-item>
              <text:list-item text:style-override="id1-3-2-1-1-11-5">
                <text:number>-</text:number>
                <text:p text:style-name="al">als de reactie voor iemand anders wordt ingediend, upload dan een machtiging.</text:p>
              </text:list-item>
            </text:list>
            <text:p text:style-name="last-al">Na afloop van de reactietermijn beoordeelt het college of het voornemen wordt doorgezet, aangepast of ingetrokken. Indien nodig wordt het voornemen heroverwogen en wordt gemotiveerd waarom een reactie wel of niet wordt over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9828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8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8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Financiën | Organisatie en beleid</meta:user-defined>
    <meta:user-defined meta:name="OVERHEIDop.Rubriek/DC.type">andere beschikking</meta:user-defined>
    <meta:user-defined meta:name="OVERHEIDop.referentienummer">6359434</meta:user-defined>
    <dc:language>nl</dc:language>
    <meta:user-defined meta:name="OVERHEIDop.locatietype/OVERHEIDop.gebiedsmarkering">Gemeente</meta:user-defined>
    <meta:user-defined meta:name="DC.title">Bekendmaking van het voornemen tot het verlenen van een begrotingssubsidie aan Stichting Kikid</meta:user-defined>
    <meta:user-defined meta:name="DCTERMS.W3CDTF/DCTERMS.available">2026-08-26</meta:user-defined>
    <meta:user-defined meta:name="DCTERMS.W3CDTF/OVERHEIDop.jaargang">2026</meta:user-defined>
    <meta:user-defined meta:name="OVERHEIDop.publicationIssue">398289</meta:user-defined>
    <meta:user-defined meta:name="OVERHEIDop.GmbID/DC.identifier">gmb-2026-398289</meta:user-defined>
    <meta:user-defined meta:name="OVERHEIDop.versieInformatie"/>
  </office:meta>
</office:document-meta>
</file>