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Aktief IJzerlo, De Heurn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Aktief IJzerlo</text:p>
            <text:p text:style-name="common-al">Activiteit: Soep verkoop, de opbrengst gaat naar een leuke activiteit voor de vrijwilligers</text:p>
            <text:p text:style-name="common-al">Locatie: Kern IJzerlo, De Heurne en buitengebied</text:p>
            <text:p text:style-name="common-al">Datum/periode: Op 10 oktober 2026</text:p>
            <text:p text:style-name="common-al"/>
            <text:p text:style-name="common-al">Meldingen zijn ter kennisname. De bezwaar- en beroepsprocedure is hierop niet van toepassing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82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Buurt</meta:user-defined>
    <meta:user-defined meta:name="OVERHEIDop.locatietype/OVERHEIDop.gebiedsmarkering">Buurt</meta:user-defined>
    <meta:user-defined meta:name="OVERHEIDop.locatietype/OVERHEIDop.gebiedsmarkering">Woonplaats</meta:user-defined>
    <meta:user-defined meta:name="DC.title">Gemeente Aalten - apv melding Aktief IJzerlo, De Heurn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287</meta:user-defined>
    <meta:user-defined meta:name="OVERHEIDop.GmbID/DC.identifier">gmb-2026-398287</meta:user-defined>
    <meta:user-defined meta:name="OVERHEIDop.versieInformatie"/>
  </office:meta>
</office:document-meta>
</file>