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omgevingsvergunning voor het uitbreiden van een woning  op locatie Julianalaan 109, 2851 XJ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-08-2026 een besluit genomen op de aanvraag omgevingsvergunning met zaaknummer 19311932855 voor het uitbreiden van een woning  op locatie Julianalaan 109, 2851 XJ Haastrecht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932855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 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82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32855</meta:user-defined>
    <dc:language>nl</dc:language>
    <meta:user-defined meta:name="OVERHEIDop.locatietype/OVERHEIDop.gebiedsmarkering">Punt</meta:user-defined>
    <meta:user-defined meta:name="DC.title">Kennisgeving besluit op een aanvraag omgevingsvergunning voor het uitbreiden van een woning  op locatie Julianalaan 109, 2851 XJ Haastrech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84</meta:user-defined>
    <meta:user-defined meta:name="OVERHEIDop.GmbID/DC.identifier">gmb-2026-398284</meta:user-defined>
    <meta:user-defined meta:name="OVERHEIDop.versieInformatie"/>
  </office:meta>
</office:document-meta>
</file>