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voor het oprichten van een appartementencomplex op het adres Sint Antoniusstraat 55-77, Sch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ornemen om een vergunning te verlenen voor het oprichten van een appartementencomplex op het adres Sint Antoiusstraat 55-57 te Schijf</text:span>
          </text:p>
            <text:p text:style-name="common-al">De gemeente Rucphen is van plan om een omgevingsvergunning te verlenen. De vergunning is aangevraagd voor het oprichten van een appartementencomplex op het adres Sint Antoiusstraat 55-57 te Schijf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hier nu op reageren.</text:p>
            <text:p text:style-name="common-al">
            
          </text:p>
            <text:p text:style-name="common-al">
            <text:span text:style-name="nadrukvet">Wilt u reageren op het ontwerpbesluit dat de gemeente van plan is te verlenen?</text:span>
          </text:p>
            <text:p text:style-name="common-al">De vergunning die de gemeente van plan is te verlenen is vastgelegd in het ontwerpbesluit. U kunt tot 5 september 2026 mondeling of schriftelijk reageren op het ontwerpbesluit. Dit heet het indienen van een zienswijze. In deze periode kunt u ook de documenten met informatie over het ontwerpbesluit inzien. Hiervoor kunt u bellen met de gemeente op nummer 0165-349500 of mailen naar vergunningen@rucphen.nl. De gemeente bekijkt alle reacties bij het nemen van een definitief besluit.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982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ucphen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5/082250</meta:user-defined>
    <dc:language>nl</dc:language>
    <meta:user-defined meta:name="OVERHEIDop.locatietype/OVERHEIDop.gebiedsmarkering">Perceel</meta:user-defined>
    <meta:user-defined meta:name="DC.title">Ontwerpbesluit omgevingsvergunning voor het oprichten van een appartementencomplex op het adres Sint Antoniusstraat 55-77, Schij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82</meta:user-defined>
    <meta:user-defined meta:name="OVERHEIDop.GmbID/DC.identifier">gmb-2026-398282</meta:user-defined>
    <meta:user-defined meta:name="OVERHEIDop.versieInformatie"/>
  </office:meta>
</office:document-meta>
</file>