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SPORT.GOUDA B.V. voor Wijkfeest Korte Akkeren in beweging in Korte Akkeren op 29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p basis van de Algemene plaatselijke verordening Gouda 2020 de volgende toestemming verleend:</text:p>
            <text:p text:style-name="common-al">SPORT.GOUDA B.V. mag het evenement Wijkfeest Korte Akkeren in beweging organiseren op verschillende locaties in de wijk Korte Akkeren op 29-08-2026. De vergunning is verzonden op 20-08-2026. Het zaaknummer van de vergunning is 1714955.</text:p>
            <text:p text:style-name="common-al">Heeft u vragen of opmerkingen over dit besluit of wilt u dit inzien? Dan kunt u ons bellen op telefoonnummer 14 0182. Vraag naar Team Vergunningen en Veiligheid.</text:p>
            <text:p text:style-name="common-al">Als u het niet eens bent met het besluit kunt u binnen 6 weken na 20-08-2026 of na verzending bezwaar maken.</text:p>
            <text:p text:style-name="last-al">U kunt dit via www.gouda.nl doen. Hiervoor heeft u DigiD of eHerkenning nodig. Als u het online bezwaarformulier niet wilt gebruiken, leest u op onze website hoe u per post bezwaar kunt maken.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9826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6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6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25108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SPORT.GOUDA B.V. voor Wijkfeest Korte Akkeren in beweging in Korte Akkeren op 29-08-202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68</meta:user-defined>
    <meta:user-defined meta:name="OVERHEIDop.GmbID/DC.identifier">gmb-2026-398268</meta:user-defined>
    <meta:user-defined meta:name="OVERHEIDop.versieInformatie"/>
  </office:meta>
</office:document-meta>
</file>