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intelstraat 9 1078V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aanbrengen van zonwering</text:p>
            <text:p text:style-name="common-al">Zaakadres: Dintelstraat 9 1078VN Amsterdam</text:p>
            <text:p text:style-name="common-al">Datum ontvangst: 30-06-2026</text:p>
            <text:p text:style-name="common-al">Zaaknummer: Z2026-028818</text:p>
            <text:p text:style-name="common-al">DSO-nummer: 202606300197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26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6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6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818</meta:user-defined>
    <meta:user-defined meta:name="DCTERMS.abstract">het aanbrengen van zonwer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Dintelstraat 9 1078V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266</meta:user-defined>
    <meta:user-defined meta:name="OVERHEIDop.GmbID/DC.identifier">gmb-2026-398266</meta:user-defined>
    <meta:user-defined meta:name="OVERHEIDop.versieInformatie"/>
  </office:meta>
</office:document-meta>
</file>