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oninginneweg 58-H 1075E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wijderen van een muur in het souterrain en het veranderen van de locatie van de entree's van de woningen op de bel etage</text:p>
            <text:p text:style-name="common-al">Zaakadres: Koninginneweg 58-H 1075EB Amsterdam</text:p>
            <text:p text:style-name="common-al">Datum ontvangst: 12-05-2026</text:p>
            <text:p text:style-name="common-al">Zaaknummer: Z2026-020945</text:p>
            <text:p text:style-name="common-al">DSO-nummer: 202605120115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26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6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6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0945</meta:user-defined>
    <meta:user-defined meta:name="DCTERMS.abstract">Het verwijderen van een muur in het souterrain en het veranderen van de locatie van de entree's van de woningen op de bel etag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Koninginneweg 58-H 1075EB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265</meta:user-defined>
    <meta:user-defined meta:name="OVERHEIDop.GmbID/DC.identifier">gmb-2026-398265</meta:user-defined>
    <meta:user-defined meta:name="OVERHEIDop.versieInformatie"/>
  </office:meta>
</office:document-meta>
</file>