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Stationsstraat 28, 1506 DG Zaandam - het vernieuwen van de zijgevel en achtergevel van het achter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140 - het vernieuwen van de zijgevel en achtergevel van het achterhuis - op de locatie Stationsstraat 28, 1506 DG Zaandam</text:p>
            <text:p text:style-name="common-al">
            
          </text:p>
            <text:p text:style-name="common-al">Aanvraag ontvangen: 11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1">
              <text:list-item text:style-override="id1-3-2-1-1-11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826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140</meta:user-defined>
    <dc:language>nl</dc:language>
    <meta:user-defined meta:name="OVERHEIDop.locatietype/OVERHEIDop.gebiedsmarkering">Punt</meta:user-defined>
    <meta:user-defined meta:name="DC.title">Aanvraag omgevingsvergunning - Stationsstraat 28, 1506 DG Zaandam - het vernieuwen van de zijgevel en achtergevel van het achterhui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61</meta:user-defined>
    <meta:user-defined meta:name="OVERHEIDop.GmbID/DC.identifier">gmb-2026-398261</meta:user-defined>
    <meta:user-defined meta:name="OVERHEIDop.versieInformatie"/>
  </office:meta>
</office:document-meta>
</file>