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Evenementenvergunning voor het Eindfeest Verloot je Zooitje op 16 september 2026, locatie Markt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20 augustus 2026 een besluit verzonden op de aanvraag met zaaknummer 2026-097503 voor het Eindfeest Verloot je Zooitje op 16 september 2026, locatie Markt (parkeerplaats)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826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97503</meta:user-defined>
    <meta:user-defined meta:name="DCTERMS.abstract">Eindfeest Verloot je Zooitje</meta:user-defined>
    <dc:language>nl</dc:language>
    <meta:user-defined meta:name="OVERHEIDop.locatietype/OVERHEIDop.gebiedsmarkering">Punt</meta:user-defined>
    <meta:user-defined meta:name="DC.title">Kennisgeving besluit Evenementenvergunning voor het Eindfeest Verloot je Zooitje op 16 september 2026, locatie Markt te Zoeterme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60</meta:user-defined>
    <meta:user-defined meta:name="OVERHEIDop.GmbID/DC.identifier">gmb-2026-398260</meta:user-defined>
    <meta:user-defined meta:name="OVERHEIDop.versieInformatie"/>
  </office:meta>
</office:document-meta>
</file>