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ijsselhofplantsoen 10-H 1077BL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verdiepen van de bestaande kelder, maken van een ondergrondse waterberging in de tuin, het maken van vijf koekoeken aan de rechterzijgevel en het maken van drie koekoeken aan de achtergevel</text:p>
            <text:p text:style-name="common-al">Zaakadres: Dijsselhofplantsoen 10-H 1077BL Amsterdam</text:p>
            <text:p text:style-name="common-al">Datum ontvangst: 05-06-2026</text:p>
            <text:p text:style-name="common-al">Zaaknummer: Z2026-024619</text:p>
            <text:p text:style-name="common-al">DSO-nummer: 2026060500888</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2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4619</meta:user-defined>
    <meta:user-defined meta:name="DCTERMS.abstract">Dijsselhofplantsoen 10-H - Maken van een vrijdragende kelder met koekoeken en een waterberg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Dijsselhofplantsoen 10-H 1077BL Amsterdam</meta:user-defined>
    <meta:user-defined meta:name="DCTERMS.W3CDTF/DCTERMS.available">2026-08-24</meta:user-defined>
    <meta:user-defined meta:name="DCTERMS.W3CDTF/OVERHEIDop.jaargang">2026</meta:user-defined>
    <meta:user-defined meta:name="OVERHEIDop.publicationIssue">398255</meta:user-defined>
    <meta:user-defined meta:name="OVERHEIDop.GmbID/DC.identifier">gmb-2026-398255</meta:user-defined>
    <meta:user-defined meta:name="OVERHEIDop.versieInformatie"/>
  </office:meta>
</office:document-meta>
</file>