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Amsteldijk 159-1 1079LH Amsterdam</text:p>
      <text:section text:name="zakelijke-mededeling_id1-3-2" text:style-name="zakelijke-mededeling">
        <text:section text:name="zakelijke-mededeling-tekst_id1-3-2-1" text:style-name="zakelijke-mededeling-tekst">
          <text:section text:name="tekst_id1-3-2-1-1" text:style-name="tekst">
            <text:p text:style-name="common-al">Omschrijving: dichtzetten van de trap ter hoogte van de eerste verdieping, het maken van twee muurdoorbraken in het trappenhuis ter hoogte van de eerste verdieping, het bouwkundig splitsen van de eerste verdieping naar twee zelfstandige woningen en het veranderen van de indeling ter hoogte van de eerste verdieping</text:p>
            <text:p text:style-name="common-al">Zaakadres: Amsteldijk 159-1 1079LH Amsterdam</text:p>
            <text:p text:style-name="common-al">Datum ontvangst: 02-06-2026</text:p>
            <text:p text:style-name="common-al">Zaaknummer: Z2026-023977</text:p>
            <text:p text:style-name="common-al">DSO-nummer: 2026060201105</text:p>
            <text:p text:style-name="last-al">Dit is een kennisgeving. Indien u belanghebbende bent, kunt later in de procedure bezwaar indienen. Misschien hebt u nog vragen. Neem dan contact met ons op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824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4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4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23977</meta:user-defined>
    <meta:user-defined meta:name="DCTERMS.abstract">dichtzetten van het trappenhuis</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Amsteldijk 159-1 1079LH Amsterdam</meta:user-defined>
    <meta:user-defined meta:name="DCTERMS.W3CDTF/DCTERMS.available">2026-08-24</meta:user-defined>
    <meta:user-defined meta:name="DCTERMS.W3CDTF/OVERHEIDop.jaargang">2026</meta:user-defined>
    <meta:user-defined meta:name="OVERHEIDop.publicationIssue">398249</meta:user-defined>
    <meta:user-defined meta:name="OVERHEIDop.GmbID/DC.identifier">gmb-2026-398249</meta:user-defined>
    <meta:user-defined meta:name="OVERHEIDop.versieInformatie"/>
  </office:meta>
</office:document-meta>
</file>