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rent Janszoon Ernststraat 230 1082L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bouwkundig splitsen van de woning op de vierde verdieping naar drie woningen en het maken van een constructieve muurdoorbraak ter hoogte van de vierde verdieping</text:p>
            <text:p text:style-name="common-al">Zaakadres: Arent Janszoon Ernststraat 230 1082LT Amsterdam</text:p>
            <text:p text:style-name="common-al">Datum ontvangst: 01-06-2026</text:p>
            <text:p text:style-name="common-al">Zaaknummer: Z2026-023772</text:p>
            <text:p text:style-name="common-al">DSO-nummer: 202606010126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2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772</meta:user-defined>
    <meta:user-defined meta:name="DCTERMS.abstract">het bouwkundig splitsen van de woning op de vierde verdieping naar drie woningen en het maken van een constructieve muurdoorbraak ter hoogte va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rent Janszoon Ernststraat 230 1082LT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46</meta:user-defined>
    <meta:user-defined meta:name="OVERHEIDop.GmbID/DC.identifier">gmb-2026-398246</meta:user-defined>
    <meta:user-defined meta:name="OVERHEIDop.versieInformatie"/>
  </office:meta>
</office:document-meta>
</file>