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Meidoornstraat 10 en 12 te Wormerveer - het vervangen van een gezamenlijke dakkapel aan de voorzijde van de w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9288 - het vervangen van een gezamenlijke dakkapel aan de voorzijde van de woningen - op de locatie Meidoornstraat 10 en 12 te Wormerveer</text:p>
            <text:p text:style-name="common-al">
            
          </text:p>
            <text:p text:style-name="common-al">Aanvraag ontvangen: 18-08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9">
              <text:list-item text:style-override="id1-3-2-1-1-9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823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3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3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9288</meta:user-defined>
    <dc:language>nl</dc:language>
    <meta:user-defined meta:name="OVERHEIDop.locatietype/OVERHEIDop.gebiedsmarkering">Vlak</meta:user-defined>
    <meta:user-defined meta:name="DC.title">Aanvraag omgevingsvergunning - Meidoornstraat 10 en 12 te Wormerveer - het vervangen van een gezamenlijke dakkapel aan de voorzijde van de woning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238</meta:user-defined>
    <meta:user-defined meta:name="OVERHEIDop.GmbID/DC.identifier">gmb-2026-398238</meta:user-defined>
    <meta:user-defined meta:name="OVERHEIDop.versieInformatie"/>
  </office:meta>
</office:document-meta>
</file>