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Zuiddijk 411, 1505 HC Zaandam, Zuiddijk 413, 1505 HC Zaandam - het herfunderen van de bestaande bouweenheid d.m.v. een inpandige onderheide betonvlo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362 - het herfunderen van de bestaande bouweenheid d.m.v.  een inpandige onderheide betonvloer - op de locatie Zuiddijk 411, 1505 HC Zaandam, Zuiddijk 413, 1505 HC Zaandam</text:p>
            <text:p text:style-name="common-al">
            
          </text:p>
            <text:p text:style-name="common-al">Aanvraag ontvangen: 19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823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9362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 - Zuiddijk 411, 1505 HC Zaandam, Zuiddijk 413, 1505 HC Zaandam - het herfunderen van de bestaande bouweenheid d.m.v. een inpandige onderheide betonvlo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33</meta:user-defined>
    <meta:user-defined meta:name="OVERHEIDop.GmbID/DC.identifier">gmb-2026-398233</meta:user-defined>
    <meta:user-defined meta:name="OVERHEIDop.versieInformatie"/>
  </office:meta>
</office:document-meta>
</file>