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uitbreiden woonhuis aan achterzijde - Past. Kampstraat 15, 5465RR Veghel</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uitbreiden woonhuis aan achterzijde</text:p>
            <text:p text:style-name="common-al"> Locatie: Past. Kampstraat 15, 5465RR Veghel</text:p>
            <text:p text:style-name="common-al"> Zaaknummer: OW-2026-400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08.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82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08</meta:user-defined>
    <meta:user-defined meta:name="DCTERMS.abstract">Gemeente Meierijstad - omgevingsvergunning - uitbreiden woonhuis aan achterzijde - Past. Kampstraat 15, 5465RR Veghel</meta:user-defined>
    <dc:language>nl</dc:language>
    <meta:user-defined meta:name="OVERHEIDop.locatietype/OVERHEIDop.gebiedsmarkering">Adres</meta:user-defined>
    <meta:user-defined meta:name="DC.title">Gemeente Meierijstad - omgevingsvergunning - uitbreiden woonhuis aan achterzijde - Past. Kampstraat 15, 5465RR Veghel</meta:user-defined>
    <meta:user-defined meta:name="DCTERMS.W3CDTF/DCTERMS.available">2026-08-24</meta:user-defined>
    <meta:user-defined meta:name="DCTERMS.W3CDTF/OVERHEIDop.jaargang">2026</meta:user-defined>
    <meta:user-defined meta:name="OVERHEIDop.publicationIssue">398228</meta:user-defined>
    <meta:user-defined meta:name="OVERHEIDop.GmbID/DC.identifier">gmb-2026-398228</meta:user-defined>
    <meta:user-defined meta:name="OVERHEIDop.versieInformatie"/>
  </office:meta>
</office:document-meta>
</file>