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(kappen), nabij Zwart Janstraat 90B-BOL 3035AW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20-08-2026</text:span> een aanvraag voor een omgevingsvergunning, met kenmerk <text:span text:style-name="nadrukvet">Z2026-011439</text:span>/<text:span text:style-name="nadrukvet">2026082000058</text:span>, heeft ontvangen voor de Kappen. <text:span text:style-name="nadrukcur">(Grondslag: Omgevingswet, artikel 5.1)</text:span></text:p>
            <text:p text:style-name="common-al">De aanvraag betreft 9 bomen in de buurten Provenierswijk, Oude Noorden, Agniesebuurt, bergpolder en Liskwartier in het gebied Noord in de omgeving van Zwart Janstraat 90B-BOL 3035AW Rotterdam. vanwege zorgplicht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98224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22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22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Z2026-011439</meta:user-defined>
    <meta:user-defined meta:name="DCTERMS.abstract">BVC Noord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(kappen), nabij Zwart Janstraat 90B-BOL 3035AW Rot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224</meta:user-defined>
    <meta:user-defined meta:name="OVERHEIDop.GmbID/DC.identifier">gmb-2026-398224</meta:user-defined>
    <meta:user-defined meta:name="OVERHEIDop.versieInformatie"/>
  </office:meta>
</office:document-meta>
</file>