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aanleggen van een uitrit, Kuipersweg 56, Buitenpo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aanleggen van een uitrit, Kuipersweg 56, Buitenpost</text:p>
            <text:p text:style-name="common-al">Zaaknummer: Z2026-001237</text:p>
            <text:p text:style-name="common-al">Zaakadres: Kuipersweg 56, Buitenpost</text:p>
            <text:p text:style-name="common-al">Omschrijving: het aanleggen van een uitrit</text:p>
            <text:p text:style-name="last-al">Datum ontvangst: 20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39822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2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01237</meta:user-defined>
    <meta:user-defined meta:name="DCTERMS.abstract">het aanleggen van een uitr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aanleggen van een uitrit, Kuipersweg 56, Buitenpos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21</meta:user-defined>
    <meta:user-defined meta:name="OVERHEIDop.GmbID/DC.identifier">gmb-2026-398221</meta:user-defined>
    <meta:user-defined meta:name="OVERHEIDop.versieInformatie"/>
  </office:meta>
</office:document-meta>
</file>