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Emmastraat 11, 1561 ZL Krommenie, Emmastraat 9, 1561 ZL Krommenie - het herfunderen van de bestaande bouweenheid d.m.v. een inpandige onderheide betonvlo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9304 - het herfunderen van de bestaande bouweenheid d.m.v. een inpandige onderheide betonvloer - op de locatie Emmastraat 11, 1561 ZL Krommenie, Emmastraat 9, 1561 ZL Krommenie</text:p>
            <text:p text:style-name="common-al">
            
          </text:p>
            <text:p text:style-name="common-al">Aanvraag ontvangen: 18-08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9">
              <text:list-item text:style-override="id1-3-2-1-1-9-1">
                <text:number>•</text:number>
                <text:p text:style-name="al">Bouwactiviteit (technisch)</text:p>
              </text:list-item>
            </text:list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9821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1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1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9304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Aanvraag omgevingsvergunning - Emmastraat 11, 1561 ZL Krommenie, Emmastraat 9, 1561 ZL Krommenie - het herfunderen van de bestaande bouweenheid d.m.v. een inpandige onderheide betonvloer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212</meta:user-defined>
    <meta:user-defined meta:name="OVERHEIDop.GmbID/DC.identifier">gmb-2026-398212</meta:user-defined>
    <meta:user-defined meta:name="OVERHEIDop.versieInformatie"/>
  </office:meta>
</office:document-meta>
</file>