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bijgebouw, Peppelendijk 4, 7161 LA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4-00000676 voor het bouwen van een bijgebouw op locatie Peppelendijk 4, 7161 LA Neede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82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0676</meta:user-defined>
    <meta:user-defined meta:name="DCTERMS.abstract">Betreft:  Besluit op locatie Peppelendijk 4, 7161LA Nee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bouwen van een bijgebouw, Peppelendijk 4, 7161 LA Nee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10</meta:user-defined>
    <meta:user-defined meta:name="OVERHEIDop.GmbID/DC.identifier">gmb-2026-398210</meta:user-defined>
    <meta:user-defined meta:name="OVERHEIDop.versieInformatie"/>
  </office:meta>
</office:document-meta>
</file>