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vergunning verleend, Küppersweg 19-23 Haarlem, 0392-2026-0133685, het tappen tijdens het evenement Proeven tussen de Stellingen, op 23-10-2026 11:00 tot 19:00 uur en 24-10-2026 09:30 tot 19:00 uur, verzonden 20-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820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0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0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392-2026-0133685</meta:user-defined>
    <meta:user-defined meta:name="DCTERMS.abstract">het tappen tijdens het evenement Proeven tussen de Stellingen</meta:user-defined>
    <dc:language>nl</dc:language>
    <meta:user-defined meta:name="OVERHEIDop.locatietype/OVERHEIDop.gebiedsmarkering">Punt</meta:user-defined>
    <meta:user-defined meta:name="DC.title">Gemeente Haarlem, vergunning verleend, Küppersweg 19-23 Haarlem, 0392-2026-0133685, het tappen tijdens het evenement Proeven tussen de Stellingen, op 23-10-2026 11:00 tot 19:00 uur en 24-10-2026 09:30 tot 19:00 uur, verzonden 20-08-2026</meta:user-defined>
    <meta:user-defined meta:name="DCTERMS.W3CDTF/DCTERMS.available">2026-08-24</meta:user-defined>
    <meta:user-defined meta:name="DCTERMS.W3CDTF/OVERHEIDop.jaargang">2026</meta:user-defined>
    <meta:user-defined meta:name="OVERHEIDop.publicationIssue">398209</meta:user-defined>
    <meta:user-defined meta:name="OVERHEIDop.GmbID/DC.identifier">gmb-2026-398209</meta:user-defined>
    <meta:user-defined meta:name="OVERHEIDop.versieInformatie"/>
  </office:meta>
</office:document-meta>
</file>