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ldijk 159-3 1079L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twee zelfstandige woningen ter hoogte van de derde verdieping en het maken van een interne trap met dakluik van de derde verdieping naar het dak</text:p>
            <text:p text:style-name="common-al">Zaakadres: Amsteldijk 159-3 1079LH Amsterdam</text:p>
            <text:p text:style-name="common-al">Datum ontvangst: 05-05-2026</text:p>
            <text:p text:style-name="common-al">Zaaknummer: Z2026-019950</text:p>
            <text:p text:style-name="common-al">DSO-nummer: 20260505007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20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950</meta:user-defined>
    <meta:user-defined meta:name="DCTERMS.abstract">maken van twee zelfstandige woningen ter hoogte van de derde verdieping en het maken van een interne trap met dakluik van de derde verdieping naar he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Amsteldijk 159-3 1079LH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05</meta:user-defined>
    <meta:user-defined meta:name="OVERHEIDop.GmbID/DC.identifier">gmb-2026-398205</meta:user-defined>
    <meta:user-defined meta:name="OVERHEIDop.versieInformatie"/>
  </office:meta>
</office:document-meta>
</file>