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Gerrit van der Veenstraat 153-H 1077D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maken van drie constructieve muurdoorbraken op de begane grond, het verhogen van de begane grond vloer en het verhogen van de bestaande muurdoorbraak ter hoogte van de bestaande kelder</text:p>
            <text:p text:style-name="common-al">Zaakadres: Gerrit van der Veenstraat 153-H 1077DZ Amsterdam</text:p>
            <text:p text:style-name="common-al">Datum ontvangst: 08-06-2026</text:p>
            <text:p text:style-name="common-al">Zaaknummer: Z2026-024988</text:p>
            <text:p text:style-name="common-al">DSO-nummer: 202606080200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20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0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0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4988</meta:user-defined>
    <meta:user-defined meta:name="DCTERMS.abstract">maken van drie constructieve muurdoorbraken op de begane grond, het verhogen van de begane grond vloer en het verhogen van de bestaande muurdoorbraa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Gerrit van der Veenstraat 153-H 1077DZ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202</meta:user-defined>
    <meta:user-defined meta:name="OVERHEIDop.GmbID/DC.identifier">gmb-2026-398202</meta:user-defined>
    <meta:user-defined meta:name="OVERHEIDop.versieInformatie"/>
  </office:meta>
</office:document-meta>
</file>