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voor Halve Marathon Gouda  Aanvraag evenementenvergunningvan 08-11-2026 tot en met 08-11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op 17-08-2026 een aanvraag voor een evenementenvergunning ontvangen. De aanvraag heeft zaaknummer 1723994.</text:p>
            <text:p text:style-name="common-al">De aanvraag gaat over:Naam evenement: Halve Marathon Gouda Datum evenement: van 08-11-2026 tot en met 08-11-2026Locatie evenement: In Gouda en gemeente Krimpenerwaard, zie veiligheidsplanActiviteiten: Het is een hardloopevenement. 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</text:span>
            <text:span text:style-name="nadrukvet">over de aanvraag van de vergunning</text:span>
            <text:span text:style-name="nadrukvet">?</text:span>Dan kunt u ons bellen op telefoonnummer 14 0182. Vraag naar Team Vergunningen en Veiligheid. U kunt ook een email sturen naar gemeente@gouda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9820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0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0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25096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voor Halve Marathon Gouda  Aanvraag evenementenvergunningvan 08-11-2026 tot en met 08-11-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00</meta:user-defined>
    <meta:user-defined meta:name="OVERHEIDop.GmbID/DC.identifier">gmb-2026-398200</meta:user-defined>
    <meta:user-defined meta:name="OVERHEIDop.versieInformatie"/>
  </office:meta>
</office:document-meta>
</file>