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een evenement 'Huttenbouwen' op 11 en 12 september 2026, Burgemeester Andriessenstraat (Soosplein) in Ovezande</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20 augustus 2026 een Evenementenvergunning heeft verleend voor het organiseren van een evenement 'Huttenbouwen' op 11 en 12 september 2026 op de locatie Burgemeester Andriessenstraat (Soosplein) in Ovezande.</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1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009</meta:user-defined>
    <dc:language>nl</dc:language>
    <meta:user-defined meta:name="OVERHEIDop.locatietype/OVERHEIDop.gebiedsmarkering">Punt</meta:user-defined>
    <meta:user-defined meta:name="DC.title">Besluit Evenementenvergunning, het organiseren van een evenement 'Huttenbouwen' op 11 en 12 september 2026, Burgemeester Andriessenstraat (Soosplein) in Ovezande</meta:user-defined>
    <meta:user-defined meta:name="DCTERMS.W3CDTF/DCTERMS.available">2026-08-24</meta:user-defined>
    <meta:user-defined meta:name="DCTERMS.W3CDTF/OVERHEIDop.jaargang">2026</meta:user-defined>
    <meta:user-defined meta:name="OVERHEIDop.publicationIssue">398199</meta:user-defined>
    <meta:user-defined meta:name="OVERHEIDop.GmbID/DC.identifier">gmb-2026-398199</meta:user-defined>
    <meta:user-defined meta:name="OVERHEIDop.versieInformatie"/>
  </office:meta>
</office:document-meta>
</file>