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het aanpassen van de entree en gevelonderhoud op locatie Ambachtstraat 4, 2861 EX Berg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-08-2026 heeft de gemeente een aanvraag omgevingsvergunning ontvangen voor het aanpassen van de entree en gevelonderhoud op locatie Ambachtstraat 4, 2861 EX Bergambacht. De aanvraag is geregistreerd onder zaaknummer 19311969557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behandeld volgens de reguliere procedure.</text:p>
            <text:p text:style-name="common-al">
            
          </text:p>
            <text:p text:style-name="common-al">
            <text:span text:style-name="nadrukvet">Waarom publiceert de gemeente Krimpenerwaard dit bericht?</text:span>
          </text:p>
            <text:p text:style-name="common-al">Met dit bericht laat de gemeente Krimpenerwaard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Krimpenerwaard een besluit over de aanvraag van de omgevingsvergunning?</text:span>
          </text:p>
            <text:p text:style-name="common-al">De gemeente neemt daarover binnen acht weke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het team Vergunningverlening, Toezicht en Handhaving. Dit kan via het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9819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9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9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69557</meta:user-defined>
    <dc:language>nl</dc:language>
    <meta:user-defined meta:name="OVERHEIDop.locatietype/OVERHEIDop.gebiedsmarkering">Punt</meta:user-defined>
    <meta:user-defined meta:name="DC.title">Kennisgeving ontvangst aanvraag omgevingsvergunning voor het aanpassen van de entree en gevelonderhoud op locatie Ambachtstraat 4, 2861 EX Bergambach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98</meta:user-defined>
    <meta:user-defined meta:name="OVERHEIDop.GmbID/DC.identifier">gmb-2026-398198</meta:user-defined>
    <meta:user-defined meta:name="OVERHEIDop.versieInformatie"/>
  </office:meta>
</office:document-meta>
</file>