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voor het schenken van zwak-alcoholhoudende dranken tijdens het Lingehavenconcert op 19 september 2026 aan Kriekenmarkt te Gorinchem </text:p>
      <text:section text:name="zakelijke-mededeling_id1-3-2" text:style-name="zakelijke-mededeling">
        <text:section text:name="zakelijke-mededeling-tekst_id1-3-2-1" text:style-name="zakelijke-mededeling-tekst">
          <text:section text:name="tekst_id1-3-2-1-1" text:style-name="tekst">
            <text:p text:style-name="common-al">De burgemeester van Gorinchem maakt bekend dat de volgende aanvraag is ontvangen in het kader van de Alcoholwet:</text:p>
            <text:p text:style-name="common-al">
            <text:span text:style-name="nadrukvet">Kriekenmarkt aan de Lingehaven, Gorinchem </text:span>(ingekomen 17/08 ’26)</text:p>
            <text:p text:style-name="common-al">Aanvraag ontheffing artikel 35 voor het schenken van zwak-alcoholhoudende dranken tijdens het Lingehavenconcert aan de Kriekenmarkt in Gorinchem op 19 september 2026.</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81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Aanvraag ontheffing voor het schenken van zwak-alcoholhoudende dranken tijdens het Lingehavenconcert op 19 september 2026 aan Kriekenmarkt te Gorinchem</meta:user-defined>
    <meta:user-defined meta:name="DCTERMS.W3CDTF/DCTERMS.available">2026-08-25</meta:user-defined>
    <meta:user-defined meta:name="DCTERMS.W3CDTF/OVERHEIDop.jaargang">2026</meta:user-defined>
    <meta:user-defined meta:name="OVERHEIDop.publicationIssue">398195</meta:user-defined>
    <meta:user-defined meta:name="OVERHEIDop.GmbID/DC.identifier">gmb-2026-398195</meta:user-defined>
    <meta:user-defined meta:name="OVERHEIDop.versieInformatie"/>
  </office:meta>
</office:document-meta>
</file>