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omgevingswet: Eldrikseweg 2, 6986BS Angerlo, het wijzigen van de veebezetting (zaakid: N26MA.170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juni 2026 heeft de gemeente een melding ontvangen voor het wijzigen van veebezetting aan de Eldrikseweg 2, 6986BS Angerlo. De melding is geregistreerd onder zaakid: N26MA.1705 (Z2026-00002397).</text:p>
            <text:p text:style-name="common-al">De melding betreft: het wijzigen van de veebezetting; Afgehandeld op 11 augustus 2026.</text:p>
            <text:p text:style-name="common-al">
            <text:span text:style-name="nadrukvet">Procedure</text:span>
          </text:p>
            <text:p text:style-name="common-al"/>
            <text:p text:style-name="last-al">De activiteiten uit de melding zijn vergunningvrij. U kunt om deze reden geen zienswijze of bezwaarschrift indienen. Voor meer informatie kunt u contact opnemen via vergunningen@zevenaar.nl ó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9819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397</meta:user-defined>
    <meta:user-defined meta:name="DCTERMS.abstract">betreft locatie: Eldrikseweg 2, Angerlo.</meta:user-defined>
    <dc:language>nl</dc:language>
    <meta:user-defined meta:name="OVERHEIDop.locatietype/OVERHEIDop.gebiedsmarkering">Punt</meta:user-defined>
    <meta:user-defined meta:name="DC.title">Kennisgeving ontvangst melding omgevingswet: Eldrikseweg 2, 6986BS Angerlo, het wijzigen van de veebezetting (zaakid: N26MA.1705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92</meta:user-defined>
    <meta:user-defined meta:name="OVERHEIDop.GmbID/DC.identifier">gmb-2026-398192</meta:user-defined>
    <meta:user-defined meta:name="OVERHEIDop.versieInformatie"/>
  </office:meta>
</office:document-meta>
</file>