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Mgr. Smetsstraat 14, 5551AB Valkenswaar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-08-2026 een besluit genomen op de aanvraag voor een omgevingsvergunning met zaaknummer <text:span text:style-name="nadrukvet">195786</text:span>.</text:p>
            <text:p text:style-name="common-al">De zaak betreft locatie Mgr. Smetsstraat 14, 5551AB Valkenswaard. De omgevingsvergunning heeft de omschrijving "Bouwen loods, sanitairgebouw en recyclestation en uitbreiden activiteiten". De vergunning is verleend.</text:p>
            <text:p text:style-name="common-al">Het besluit betreft de volgende onderdelen: Bouwen, Buitenplanse omgevingsplanactiviteit_BOPA.</text:p>
            <text:p text:style-name="common-al">Op de plankaart is alleen perceel sectie H, nr. 406 aangeduid. Deze vergunning betreft echter het plangebied bestaande uit de percelen sectie H nr 406, 409 en 465.</text:p>
            <text:p text:style-name="common-al">Indien u belanghebbende bent kunt u beroep aantekenen tegen het besluit.</text:p>
            <text:p text:style-name="common-al">Dat doet u door een beroepschrift in te dienen bij de Rechtbank Oost-Brabant, sector Bestuursrecht, Postbus 90125, 5200 MA ’s-Hertogenbosch.</text:p>
            <text:p text:style-name="common-al">De termijn voor het indienen van een beroepschrift start op 19-08-2026 en duurt 6 weken.</text:p>
            <text:p text:style-name="last-al">Gedurende deze periode liggen het besluit en de bijbehorende stukken ter inzage op het gemeentehu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819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9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9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786</meta:user-defined>
    <meta:user-defined meta:name="DCTERMS.abstract">Bouwen loods, sanitairgebouw en recyclestation en uitbreiden activiteiten, Mgr. Smetsstraat 14</meta:user-defined>
    <dc:language>nl</dc:language>
    <meta:user-defined meta:name="DC.title">Besluit aanvraag omgevingsvergunning Mgr. Smetsstraat 14, 5551AB Valkenswaard.</meta:user-defined>
    <meta:user-defined meta:name="OVERHEIDop.locatietype/OVERHEIDop.gebiedsmarkering">GeometrieRef</meta:user-defined>
    <meta:user-defined meta:name="DCTERMS.W3CDTF/DCTERMS.available">2026-08-24</meta:user-defined>
    <meta:user-defined meta:name="DCTERMS.W3CDTF/OVERHEIDop.jaargang">2026</meta:user-defined>
    <meta:user-defined meta:name="OVERHEIDop.externeBijlage">Afwijkvergunning|exb-2026-29802</meta:user-defined>
    <meta:user-defined meta:name="OVERHEIDop.publicationIssue">398191</meta:user-defined>
    <meta:user-defined meta:name="OVERHEIDop.GmbID/DC.identifier">gmb-2026-398191</meta:user-defined>
    <meta:user-defined meta:name="OVERHEIDop.versieInformatie"/>
  </office:meta>
</office:document-meta>
</file>