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buiten behandeling gelaten, Kerkstraat 6, 1861 KR Bergen (NH), het splitsen van de winkel in een winkel en een woning, verzenddatum 20 augustus 2026 (Z2025-000084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81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8456</meta:user-defined>
    <meta:user-defined meta:name="DCTERMS.abstract">Kerkstraat 6, 1861 KR Bergen (NH), het splitsen van de winkel in een winkel en een woning, verzenddatum 20 augustus 2026 (Z2025-00008456)</meta:user-defined>
    <dc:language>nl</dc:language>
    <meta:user-defined meta:name="OVERHEIDop.locatietype/OVERHEIDop.gebiedsmarkering">Vlak</meta:user-defined>
    <meta:user-defined meta:name="DC.title">Gemeente Bergen, aanvraag omgevingsvergunning (regulier) buiten behandeling gelaten, Kerkstraat 6, 1861 KR Bergen (NH), het splitsen van de winkel in een winkel en een woning, verzenddatum 20 augustus 2026 (Z2025-00008456)</meta:user-defined>
    <meta:user-defined meta:name="DCTERMS.W3CDTF/DCTERMS.available">2026-08-24</meta:user-defined>
    <meta:user-defined meta:name="DCTERMS.W3CDTF/OVERHEIDop.jaargang">2026</meta:user-defined>
    <meta:user-defined meta:name="OVERHEIDop.publicationIssue">398187</meta:user-defined>
    <meta:user-defined meta:name="OVERHEIDop.GmbID/DC.identifier">gmb-2026-398187</meta:user-defined>
    <meta:user-defined meta:name="OVERHEIDop.versieInformatie"/>
  </office:meta>
</office:document-meta>
</file>