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oefenen van een horecabedrijf in de openbare inrichting Padel by Lars B.V. aan Kleine Schelluinsekade 3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vergunningen zijn verleend in het kader van de Alcoholwet:</text:p>
            <text:p text:style-name="common-al">
            <text:span text:style-name="nadrukvet">Kleine Schelluinsekade 3 in Gorinchem </text:span>(verzonden 13/08 ’26)</text:p>
            <text:p text:style-name="common-al">Alcoholwetvergunning voor het uitoefenen van een horecabedrijf in de openbare inrichting Padel by Lars b.v. aan de Kleine Schelluinsekade 3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<text:a xlink:href="http://www.gorinchem.nl" xlink:type="simple"><text:span text:style-name="nadrukondlijn">www.gorinchem.nl</text:span></text:a>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uitoefenen van een horecabedrijf in de openbare inrichting Padel by Lars B.V. aan Kleine Schelluinsekade 3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85</meta:user-defined>
    <meta:user-defined meta:name="OVERHEIDop.GmbID/DC.identifier">gmb-2026-398185</meta:user-defined>
    <meta:user-defined meta:name="OVERHEIDop.versieInformatie"/>
  </office:meta>
</office:document-meta>
</file>