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evenement Water Challenge 2026 op 16 september 2026 aan Gijsbert van Andelpark 1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ontheffing is verleend:</text:p>
            <text:p text:style-name="common-al">
            <text:span text:style-name="nadrukvet">Gijsbert van Andelpark 1 in Gorinchem </text:span>(verzonden 13/08 ’26)</text:p>
            <text:p text:style-name="common-al">Evenementenvergunning voor het evenement Water Challenge 2026 op 16 september 2026 op de locatie Gijsbert van Andelpark 1 in Gorinchem.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<text:a xlink:href="http://www.gorinchem.nl" xlink:type="simple"><text:span text:style-name="nadrukondlijn">www.gorinchem.nl</text:span></text:a>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9817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het evenement Water Challenge 2026 op 16 september 2026 aan Gijsbert van Andelpark 1 te Gorinche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77</meta:user-defined>
    <meta:user-defined meta:name="OVERHEIDop.GmbID/DC.identifier">gmb-2026-398177</meta:user-defined>
    <meta:user-defined meta:name="OVERHEIDop.versieInformatie"/>
  </office:meta>
</office:document-meta>
</file>