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uitbouwen van een woning aan Woelse Donk 51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orinchem maken bekend dat zij de volgende reguliere omgevingsvergunning hebben verleend: </text:p>
            <text:p text:style-name="common-al">
            <text:span text:style-name="nadrukvet">Woelse Donk 51, 4207 XC</text:span> (verzonden 19/08 ’26)</text:p>
            <text:p text:style-name="common-al">het uitbouwen van een woning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9817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7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or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oestemming voor het uitbouwen van een woning aan Woelse Donk 51 te Gorinche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70</meta:user-defined>
    <meta:user-defined meta:name="OVERHEIDop.GmbID/DC.identifier">gmb-2026-398170</meta:user-defined>
    <meta:user-defined meta:name="OVERHEIDop.versieInformatie"/>
  </office:meta>
</office:document-meta>
</file>