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aasdorperweg 80 1067T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D CONST.! wijzigingen op twee eerder verleende omgevingsvergunningen voor het realiseren van een nieuwbouw woning</text:p>
            <text:p text:style-name="common-al">Besluit: verleend</text:p>
            <text:p text:style-name="common-al">Besluit verzonden op: 20-08-2026</text:p>
            <text:p text:style-name="common-al">Zaakadres: Raasdorperweg 80 1067TL Amsterdam</text:p>
            <text:p text:style-name="common-al">Zaaknummer: Z2026-017225</text:p>
            <text:p text:style-name="common-al">DSO-nummer: 202604170166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17225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1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225</meta:user-defined>
    <meta:user-defined meta:name="DCTERMS.abstract">OD CONST.! wijzigingen op twee eerder verleende omgevingsvergunningen voor het realiseren van een nieuwbouw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aasdorperweg 80 1067TL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66</meta:user-defined>
    <meta:user-defined meta:name="OVERHEIDop.GmbID/DC.identifier">gmb-2026-398166</meta:user-defined>
    <meta:user-defined meta:name="OVERHEIDop.versieInformatie"/>
  </office:meta>
</office:document-meta>
</file>