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9-14-1-1">
      <style:table-column-properties/>
    </style:style>
    <style:style style:family="table-column" style:parent-style-name="colspec" style:name="id1-3-2-2-9-14-1-2">
      <style:table-column-properties/>
    </style:style>
    <text:list-style style:name="id1-3-2-2-9-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0">
      <text:list-level-style-bullet text:bullet-char="-" text:level="1">
        <style:list-level-properties text:min-label-width="10mm"/>
      </text:list-level-style-bullet>
    </text:list-style>
    <text:list-style style:name="id1-3-2-4-130-1">
      <text:list-level-style-bullet text:bullet-char="-" text:level="1">
        <style:list-level-properties text:min-label-width="10mm"/>
      </text:list-level-style-bullet>
    </text:list-style>
    <text:list-style style:name="id1-3-2-4-130-2">
      <text:list-level-style-bullet text:bullet-char="-" text:level="1">
        <style:list-level-properties text:min-label-width="10mm"/>
      </text:list-level-style-bullet>
    </text:list-style>
    <text:list-style style:name="id1-3-2-4-130-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huisvestingsprojecten gemeente Stede Broec 2026</text:p>
      <text:section text:name="regeling_id1-3-2" text:style-name="regeling">
        <text:section text:name="aanhef_id1-3-2-1" text:style-name="aanhef">
          <text:section text:name="preambule_id1-3-2-1-1" text:style-name="preambule">
            <text:p text:style-name="al">Het college van burgemeester en wethouders van de gemeente Stede Broec;</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 en onderwijshuisvestingsprojecten gemeente Stede Broec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 text:style-name="id1-3-2-2-1-3-1-3">
                  <text:list-item text:style-override="id1-3-2-2-1-3-1-3-1">
                    <text:number>a.</text:number>
                    <text:p text:style-name="al">BOPA: buitenplanse omgevingsplanactiviteit als bedoeld in de bijlage bij artikel 1.1 van de Omgevingswet, zijnde een activiteit, inhoudende: </text:p>
                  </text:list-item>
                  <text:list-item text:style-override="id1-3-2-2-1-3-1-3-2">
                    <text:number>b.</text:number>
                    <text:p text:style-name="al">een activiteit waarvoor in het omgevingsplan is bepaald dat het verboden is deze zonder omgevingsvergunning te verrichten en die in strijd is met het omgevingsplan, of </text:p>
                  </text:list-item>
                </text:list>
              </text:list-item>
              <text:list-item text:style-override="id1-3-2-2-1-3-2">
                <text:number>-</text:number>
                <text:p text:style-name="al">een andere activiteit die in strijd is met het omgevingsplan;</text:p>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Stede Broec;</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huisvesting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het college vastgestelde rangordelijst van woningbouw- en onderwijshuisvestingsprojecten conform tabel 3 van bijlage 3 Systeemcode Elektriciteit 2026, waarvoor het colleg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het colleg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het college is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het college zijn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Het colleg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maandag 31 augustus 2026.</text:p>
              </text:list-item>
              <text:list-item text:style-override="id1-3-2-2-5-4">
                <text:number>3.</text:number>
                <text:p text:style-name="al">Opname van een project op d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Het verzoek wordt ingediend per e-mail via het e-mailadres dat hiervoor op de gemeentelijke website is vermeld.</text:p>
              </text:list-item>
              <text:list-item text:style-override="id1-3-2-2-6-3">
                <text:number>2.</text:number>
                <text:p text:style-name="al">het college stuurt binnen twee dagen een ontvangstbevestiging van het verzoek waarbij tevens wordt gewezen op de in artikel 13 van deze regeling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mogelijkheid om binnen twee werkdagen het dossier nog aan te vullen, onder de voorwaarde dat dit direct aansluit op de in artikel 5 lid 2 genoemde termij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Het college zorgt voor een volledig projectdossier van een project dat h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 in de te publiceren volgordelijst:</text:p>
            <text:p text:style-name="al"/>
            <text:p text:style-name="al">
            <text:span text:style-name="nadrukvet">Voorrang onderwijshuisvesting</text:span>
          </text:p>
            <text:list text:style-name="id1-3-2-2-9-5">
              <text:list-item text:style-override="id1-3-2-2-9-5-1">
                <text:number>1.</text:number>
                <text:p text:style-name="al">Onderwijsprojecten worden in beginsel hoger gerangschikt dan woningbouwprojecten, indien de gevraagde transportcapaciteit noodzakelijk is voor de uitvoering van de wettelijke onderwijshuisvestingstaak</text:p>
              </text:list-item>
              <text:list-item text:style-override="id1-3-2-2-9-5-2">
                <text:number>2.</text:number>
                <text:p text:style-name="al">Onder onderwijsproject wordt voor de toepassing van deze beleidsregels verstaan: een project voor primair onderwijs, speciaal onderwijs of voortgezet onderwijs als bedoeld in tabel 3 van bijlage 3 van de Systeemcode elektriciteit 2026, waarvoor de gevraagde transportcapaciteit noodzakelijk is voor de uitvoering van de wettelijke onderwijstaak.</text:p>
              </text:list-item>
              <text:list-item text:style-override="id1-3-2-2-9-5-3">
                <text:number>3.</text:number>
                <text:p text:style-name="al">Een onderwijsproject komt uitsluitend voor de voorrangspositie als bedoeld in het eerste lid in aanmerking indien:</text:p>
                <text:list text:style-name="id1-3-2-2-9-5-3-3">
                  <text:list-item text:style-override="id1-3-2-2-9-5-3-3-1">
                    <text:number>a.</text:number>
                    <text:p text:style-name="al">het project is opgenomen in het geldende Integraal Huisvestingsplan Onderwijs van de gemeente Stede Broec; of</text:p>
                  </text:list-item>
                  <text:list-item text:style-override="id1-3-2-2-9-5-3-3-2">
                    <text:number>b.</text:number>
                    <text:p text:style-name="al">uit het omgevingsplan blijkt dat op de betreffende locatie in de onderwijsfunctie is voorzien; of</text:p>
                  </text:list-item>
                  <text:list-item text:style-override="id1-3-2-2-9-5-3-3-3">
                    <text:number>c.</text:number>
                    <text:p text:style-name="al">de gevraagde transportcapaciteit aantoonbaar noodzakelijk is voor de ingebruikname, uitbreiding of voortzetting van de onderwijsvoorziening;</text:p>
                  </text:list-item>
                </text:list>
              </text:list-item>
              <text:list-item text:style-override="id1-3-2-2-9-5-4">
                <text:number>4.</text:number>
                <text:p text:style-name="al">Binnen de categorie onderwijsprojecten wordt de onderlinge volgorde achtereenvolgens bepaald op basis van:</text:p>
                <text:list text:style-name="id1-3-2-2-9-5-4-3">
                  <text:list-item text:style-override="id1-3-2-2-9-5-4-3-1">
                    <text:number>a.</text:number>
                    <text:p text:style-name="al">het voorkomen van sluiting of onderbreking van bestaand onderwijs;</text:p>
                  </text:list-item>
                  <text:list-item text:style-override="id1-3-2-2-9-5-4-3-2">
                    <text:number>b.</text:number>
                    <text:p text:style-name="al">het oplossen van een aantoonbaar en actueel capaciteitstekort in de onderwijshuisvesting;</text:p>
                  </text:list-item>
                  <text:list-item text:style-override="id1-3-2-2-9-5-4-3-3">
                    <text:number>c.</text:number>
                    <text:p text:style-name="al">de vroegste datum waarop de transportcapaciteit noodzakelijk is;</text:p>
                  </text:list-item>
                  <text:list-item text:style-override="id1-3-2-2-9-5-4-3-4">
                    <text:number>d.</text:number>
                    <text:p text:style-name="al">het aantal leerlingen dat met de gevraagde transportcapaciteit wordt bediend;</text:p>
                  </text:list-item>
                  <text:list-item text:style-override="id1-3-2-2-9-5-4-3-5">
                    <text:number>e.</text:number>
                    <text:p text:style-name="al">een openbare loting indien de voorgaande criteria geen onderscheid opleveren.</text:p>
                  </text:list-item>
                </text:list>
              </text:list-item>
              <text:list-item text:style-override="id1-3-2-2-9-5-5">
                <text:number>5.</text:number>
                <text:p text:style-name="al">De voorrangspositie houdt uitsluitend in dat het college het prioriteringsverzoek en transportverzoek voor het onderwijsproject eerder indient dan verzoeken voor woningbouwprojecten. De voorrangspositie biedt geen garantie dat de netbeheerder prioriteit of transportcapaciteit toekent.</text:p>
              </text:list-item>
            </text:list>
            <text:p text:style-name="al">
            <text:span text:style-name="nadrukvet">Procedure</text:span>
          </text:p>
            <text:p text:style-name="al"/>
            <text:p text:style-name="al">
            <text:span text:style-name="nadrukondlijn">Stap 1: start bouw</text:span>
          </text:p>
            <text:p text:style-name="al">Als eerste stap vindt een rangschikkingsplaats op basis van het jaar en maand van de start bouw, waarbij een project hoger wordt gerangschikt als de bouw eerder start in jaartal en maand. De start bouw wordt bepaald aan de hand van de datum van het slaan van de eerste paal.</text:p>
            <text:p text:style-name="al"/>
            <text:p text:style-name="al">
            <text:span text:style-name="nadrukondlijn">Stap 2: projectrijpheid</text:span>
          </text:p>
            <text:p text:style-name="al">Na de rangschikking van stap 1 stelt het college de projectrijpheid van het project vast op basis van een beoordeling van het ingediende verzoek op de beschikbaarheid van documenten zoals vermeld in de tabel hieronder en volgt hierin de daarin bepaalde rangschikking van één tot en met elf, waarbij rangorde 1 de hoogste prioriteit geeft</text:p>
            <text:p text:style-name="al"/>
            <text:section text:name="table_id1-3-2-2-9-14" text:style-name="table">
              <text:p text:style-name="table_top"/>
              <table:table table:style-name="tgroup">
                <table:table-column table:style-name="id1-3-2-2-9-14-1-1"/>
                <table:table-column table:style-name="id1-3-2-2-9-14-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regime bestemmingspla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en onherroepelijke vergunning voor en BOPA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omgevingsvergunning verleend.</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een vastgesteld omgevingsplan voor de ontwikkeling en er is een civielrechtelijke overeenkomst en een procedure is lopende voor een omgevingsvergunning</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is een vastgesteld omgevingsplan voor de ontwikkeling en er is een civielrechtelijke overeenkomst.</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BOPA aangevraagd.</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en procedure om het Omgevingsplan aan te passen loopt.</text:p>
                  </table:table-cell>
                </table:table-row>
                <table:table-row table:style-name="row">
                  <table:table-cell table:style-name="cell_frame_all" table:number-rows-spanned="1" table:number-columns-spanned="1">
                    <text:p text:style-name="table_al">8.1</text:p>
                  </table:table-cell>
                  <table:table-cell table:style-name="cell_frame_all" table:number-rows-spanned="1" table:number-columns-spanned="1">
                    <text:p text:style-name="table_al">Definitief Omgevingsplan ligt ter inzage</text:p>
                  </table:table-cell>
                </table:table-row>
                <table:table-row table:style-name="row">
                  <table:table-cell table:style-name="cell_frame_all" table:number-rows-spanned="1" table:number-columns-spanned="1">
                    <text:p text:style-name="table_al">8.2</text:p>
                  </table:table-cell>
                  <table:table-cell table:style-name="cell_frame_all" table:number-rows-spanned="1" table:number-columns-spanned="1">
                    <text:p text:style-name="table_al">Concept Omgevingsplan ligt ter inzage</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Er is een Anterieure Overeenkomst gesloten</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Er is een Intentieovereenkomst gesloten</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 ín de woningbouw</text:span>
          </text:p>
            <text:p text:style-name="al">Na de op basis van de stappen 1 en 2 gemaakte rangschikking vindt een nadere rangschikking plaats op basis van het maatschappelijk belang en de netimpact van het project, waarbij de rangschikking plaatsvindt aan de hand van de onderstaande criteria in aflopende volgorde. Daarbij gaat criterium a voor op criterium b, criterium b voor op criterium c en criterium c voor op criterium d. Indien toepassing van een criterium niet tot onderscheid tussen projecten leidt, wordt het eerstvolgende criterium toegepast.</text:p>
            <text:list text:style-name="id1-3-2-2-9-18">
              <text:list-item text:style-override="id1-3-2-2-9-18-1">
                <text:number>a.</text:number>
                <text:p text:style-name="al">de projectlocatie is een transformatielocatie waarbij een onwenselijke activiteit plaatsmaakt;</text:p>
              </text:list-item>
              <text:list-item text:style-override="id1-3-2-2-9-18-2">
                <text:number>b.</text:number>
                <text:p text:style-name="al">Het woningbouwproject voldoet minimaal aan de segmentering van het geldende gemeentelijke woonbeleid of voldoet minimaal aan de segmentering van het woonbeleid van de gemeente wat ten tijde van het sluiten van de anterieure overeenkomst van het betreffende woningbouwproject van toepassing was of wijkt van de segmentering van het (toen) geldende gemeentelijk woonbeleid en is voor het betreffende woningbouwproject een anterieure overeenkomst gesloten;</text:p>
              </text:list-item>
              <text:list-item text:style-override="id1-3-2-2-9-18-3">
                <text:number>c.</text:number>
                <text:p text:style-name="al">het voorziet in de huisvesting voor bijzondere doelgroepen (ouderen, zorgbehoevenden, statushouders, spoedzoekers).</text:p>
              </text:list-item>
              <text:list-item text:style-override="id1-3-2-2-9-18-4">
                <text:number>d.</text:number>
                <text:p text:style-name="al">het past aantoonbaar technische maatregelen toe die piekbelasting op het elektriciteitsnet verminderen (zoals collectieve opslag, smart charging, sturing van warmtepompen).</text:p>
              </text:list-item>
            </text:list>
            <text:p text:style-name="al">
            <text:span text:style-name="nadrukondlijn">Stap 4: datum oplevering</text:span>
          </text:p>
            <text:p text:style-name="al">Na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1</text:p>
            <text:list text:style-name="id1-3-2-2-10-2">
              <text:list-item text:style-override="id1-3-2-2-10-2">
                <text:number>1.</text:number>
                <text:p text:style-name="al">Als twee of meer projecten op basis van artikel 9 dezelfde positie behalen, bepaalt het college de onderlinge volgorde door middel van een openbare loting.</text:p>
              </text:list-item>
              <text:list-item text:style-override="id1-3-2-2-10-3">
                <text:number>2.</text:number>
                <text:p text:style-name="al">De loting vindt plaats via een vooraf bekendgemaakt protocol,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Het colleg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Het college motiveert 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het colleg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item text:style-override="id1-3-2-2-12-4">
                <text:number>3.</text:number>
                <text:p text:style-name="al">Bij openbaarmaking worden geen persoonsgegevens of bedrijfsvertrouwelijke gegevens verstrekt voor zover deze niet noodzakelijk zijn voor het doel van de publicatie.</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het niet eens is met zijn positie op de volgordelijst of met de afwijzing van zijn verzoek tot plaatsing op de volgordelijst kan binnen tien kalenderdagen na bekendmaking van de volgordelijst een schriftelijk verzoek indienen bij het college, waarin gevraagd wordt om een heroverweging van de volgorde bepaling. Na de in dit lid genoemde termijn vervalt het recht om een heroverwegingsverzoek in te dienen.</text:p>
              </text:list-item>
              <text:list-item text:style-override="id1-3-2-2-13-3">
                <text:number>2.</text:number>
                <text:p text:style-name="al">Een projectontwikkelaar die een verzoek tot heroverweging zoals genoemd in het eerste lid heeft ingediend kan binnen tien dagen na de dag van publicatie van de volgordelijst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Het kan betekenen dat het project een andere (hogere of lagere) plek op de volgordelijst zal krijgen.</text:p>
              </text:list-item>
              <text:list-item text:style-override="id1-3-2-2-14-4">
                <text:number>3.</text:number>
                <text:p text:style-name="al">Het colleg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het colleg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termijn, bedoeld in artikel 13 is verstreken, dan wel – als tijdig een verzoek is ingediend – nadat op het verzoek is beslist. Een geschil met betrekking tot één project schort de indiening van prioriteringsverzoeken voor andere projecten niet op, tenzij de uitkomst rechtstreeks gevolgen heeft voor de rangorde van die andere projecten.</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Het colleg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gemeente Stede Broec 2026.</text:p>
          </text:section>
        </text:section>
        <text:section text:name="regeling-sluiting_id1-3-2-3" text:style-name="regeling-sluiting">
          <text:section text:name="ondertekening_id1-3-2-3-1">
            <text:p><text:span text:style-name="functie">Aldus vastgesteld in de collegevergadering van 18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Stede Broec tot vaststelling van de Beleidsregels aanvraag prioriteit transportcapaciteit woningbouw- en onderwijshuisvestingsprojecten gemeente Stede Broec (Beleidsregels aanvraag prioriteit transportcapaciteit woningbouw- en onderwijshuisvestingsprojecten gemeente Stede Broec.</text:p>
          <text:p text:style-name="al"/>
          <text:p text:style-name="al">
          <text:span text:style-name="nadrukvet">Algemeen</text:span>
        </text:p>
          <text:p text:style-name="al"/>
          <text:p text:style-name="al">
          <text:span text:style-name="nadrukcur">Inleiding</text:span>
        </text:p>
          <text:p text:style-name="al">Met deze beleidsregels geeft de gemeente Stede Broec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huisvesting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huisvesting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0">
            <text:list-item text:style-override="id1-3-2-4-30-1">
              <text:number>•</text:number>
              <text:p text:style-name="al">Artikel 160, eerste lid, aanhef en onder d, van de Gemeentewet: het college is bevoegd tot privaatrechtelijke rechtshandelingen van de gemeente te besluiten.</text:p>
            </text:list-item>
            <text:list-item text:style-override="id1-3-2-4-30-2">
              <text:number>•</text:number>
              <text:p text:style-name="al">Artikel 4:81 van de Algemene wet bestuursrecht: een bestuursorgaan kan beleidsregels vaststellen met betrekking tot een hem toekomende bevoegdheid.</text:p>
            </text:list-item>
            <text:list-item text:style-override="id1-3-2-4-30-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0-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 en onderwijshuisvestingsprojecten. In afwijking van het VNG-model is bij Artikel 9 Rangordebepaling Prioriteitenlijst een verbeterde prioritering op basis van uitvoerbaarheid van de projecten toegevoegd en in afwijking van de VNG-modelbeleidsregels is ook de gemeentelijke rangschikking uitgebreid met noodzakelijke onderwijshuisvesting. Daarnaast zijn aanvullende criteria opgenomen voor uitvoerbaarheid, projectrijpheid en maatschappelijk belang.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het verwachte totale aantal en type woningen (sociaal, midden huur, koop);</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text:p>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4">
            <text:list-item text:style-override="id1-3-2-4-94-1">
              <text:number>1.</text:number>
              <text:p text:style-name="al">Bestuursverklaring (zie artikel 8);</text:p>
            </text:list-item>
            <text:list-item text:style-override="id1-3-2-4-94-2">
              <text:number>2.</text:number>
              <text:p text:style-name="al">Civiele overeenkomst gemeente–ontwikkelaar (primair) óf omgevingsplan (fallback);</text:p>
            </text:list-item>
            <text:list-item text:style-override="id1-3-2-4-94-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6">
            <text:list-item text:style-override="id1-3-2-4-96-1">
              <text:number>1.</text:number>
              <text:p text:style-name="al">Bestuursverklaring (zie artikel 8);</text:p>
            </text:list-item>
            <text:list-item text:style-override="id1-3-2-4-96-2">
              <text:number>2.</text:number>
              <text:p text:style-name="al">Overeenkomst over collectieve woonvorm (primair) óf omgevingsplan (fallback).</text:p>
            </text:list-item>
          </text:list>
          <text:p text:style-name="al">Verder is van belang:</text:p>
          <text:list text:style-name="id1-3-2-4-98">
            <text:list-item text:style-override="id1-3-2-4-98-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8-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8-3">
              <text:number>3.</text:number>
              <text:p text:style-name="al">Een verklaring dat het gaat om een inspanningsverplichting van de gemeente tot het aanvragen van prioritering en transportcapaciteit, niet een resultaatsverplichting; en</text:p>
            </text:list-item>
            <text:list-item text:style-override="id1-3-2-4-98-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of schriftelijk per post aan Gemeente Stede Broec, Postbus 20 1610 AA Bovenkarspe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0">
            <text:list-item text:style-override="id1-3-2-4-130-1">
              <text:number>-</text:number>
              <text:p text:style-name="al">Overeenkomst tussen gemeente en het Rijk over rijkssubsidies voor woningbouw.</text:p>
            </text:list-item>
            <text:list-item text:style-override="id1-3-2-4-130-2">
              <text:number>-</text:number>
              <text:p text:style-name="al">Prestatieafspraken tussen gemeenten en woningcorporaties.</text:p>
            </text:list-item>
            <text:list-item text:style-override="id1-3-2-4-130-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termijn voor het indienen van een heroverwegingsverzoek als bedoeld in artikel 13. Aanvragers hebben tien kalenderdagen na bekendmaking van de volgordelijst om een heroverwegingsverzoek in te dienen. De resterende dagen binnen de twee wekentermijn bieden de gemeente de benodigde verwerkingstijd om eventuele correcties naar aanleiding van een heroverwegingsverzoek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heroverwegingsverzoek en beroep staan niet open voor de projectontwikkelaar. Er wordt desondanks gekozen om toch een alternatieve heroverwegingsprocedure te creëren.</text:p>
          <text:p text:style-name="al"/>
          <text:p text:style-name="al">De termijn van tien kalenderdagen voor het indienen van een heroverwegingsverzoek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heroverwegingsverzoek in te dien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heroverwegingsverzoek bij de gemeente en de kortgedingprocedure bij de civiele rechter. Het recht om een heroverwegingsverzoek bij de gemeente in te dienen vervalt tien kalenderdagen na bekendmaking van de volgordelijst.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heroverwegingsverzoek in te dienen tegen de volgordelijst. Daarmee kunnen eventuele omissies worden hersteld, voordat er vervelende consequenties ontstaan. De gemeente volgt bij het indienen van de verzoeken 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816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6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6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tede Broec</meta:user-defined>
    <meta:user-defined meta:name="OVERHEID.Informatietype/DC.type">officiële publicatie</meta:user-defined>
    <meta:user-defined meta:name="OVERHEIDop.Rubriek/DC.type">beleidsregel</meta:user-defined>
    <meta:user-defined meta:name="OVERHEID.Gemeente/DCTERMS.publisher">Stede Broec</meta:user-defined>
    <meta:user-defined meta:name="OVERHEID.Gemeente/OVERHEID.authority">Stede Broec</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huisvestingsprojecten gemeente Stede Broec 2026</meta:user-defined>
    <dc:language>nl</dc:language>
    <meta:user-defined meta:name="OVERHEIDop.locatietype/OVERHEIDop.gebiedsmarkering">Gemeente</meta:user-defined>
    <meta:user-defined meta:name="DC.title">Beleidsregels aanvraag prioriteit transportcapaciteit woningbouw- en onderwijshuisvestingsprojecten gemeente Stede Broec 2026</meta:user-defined>
    <meta:user-defined meta:name="DCTERMS.W3CDTF/DCTERMS.available">2026-08-24</meta:user-defined>
    <meta:user-defined meta:name="DCTERMS.W3CDTF/OVERHEIDop.jaargang">2026</meta:user-defined>
    <meta:user-defined meta:name="OVERHEIDop.publicationIssue">398164</meta:user-defined>
    <meta:user-defined meta:name="OVERHEIDop.betreftRegeling">CVDR765733_1</meta:user-defined>
    <meta:user-defined meta:name="xs:date/OVERHEIDop.startdatum">2026-08-25</meta:user-defined>
    <meta:user-defined meta:name="OVERHEIDop.GmbID/DC.identifier">gmb-2026-398164</meta:user-defined>
    <meta:user-defined meta:name="OVERHEIDop.versieInformatie"/>
  </office:meta>
</office:document-meta>
</file>