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Nabij Marijkestraat 10 Westerhaar-Vriezenveensewijk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5004</text:p>
            <text:p text:style-name="common-al">
            <text:span text:style-name="nadrukvet">Verzonden:</text:span> 10-04-2024</text:p>
            <text:p text:style-name="common-al">
            <text:span text:style-name="nadrukvet">Waar:</text:span> Marijkestraat 10 7676BD Westerhaar-Vriezenveensewijk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816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617</meta:user-defined>
    <meta:user-defined meta:name="DCTERMS.abstract">verwerken van de grond/aanvulling in ontgraving t.b.v. bodemsanering - 2460 Marijkestraat Westerhaar (S&amp;M) 1</meta:user-defined>
    <dc:language>nl</dc:language>
    <meta:user-defined meta:name="OVERHEIDop.locatietype/OVERHEIDop.gebiedsmarkering">Vlak</meta:user-defined>
    <meta:user-defined meta:name="DC.title">Melding milieubelastende activiteit, Nabij Marijkestraat 10 Westerhaar-Vriezenveensewijk, geaccepteerd. De publicatie van deze melding heeft abusievelijk niet eerder plaatsgevonden. Met deze kennisgeving wordt dit hersteld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63</meta:user-defined>
    <meta:user-defined meta:name="OVERHEIDop.GmbID/DC.identifier">gmb-2026-398163</meta:user-defined>
    <meta:user-defined meta:name="OVERHEIDop.versieInformatie"/>
  </office:meta>
</office:document-meta>
</file>