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een tijdelijke standplaatsvergunning voor de verkoop van oliebollen op de zaterdagen in de periode van 2 oktober t/m 31 december 2026 t.h.v. Arkelstraat 46 te Gorinche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orinchem maakt bekend dat de volgende aanvraag is ontvangen in het kader van de Algemene Plaatselijke Verordening:</text:p>
            <text:p text:style-name="common-al">
            <text:span text:style-name="nadrukvet">Arkelstraat 46 in Gorinchem</text:span> (ingekomen 17/08 ’26)</text:p>
            <text:p text:style-name="common-al">Aanvraag tijdelijke standplaatsvergunning voor de verkoop van oliebollen op de zaterdagen in de periode van 2 oktober t/m 31 december 2026 t.h.v. Arkelstraat 46 in Gorinchem.</text:p>
            <text:p text:style-name="last-al">Tegen de hiervoor genoemde aanvraag kan geen bezwaar of beroep worden ingediend. Dat kan pas nadat het college over de aanvraag heeft beslist. Die beslissing wordt eveneens bekend gemaakt in deze krant onder het kopje verleende vergunning. Voor nadere informatie over de ingediende aanvraag kunt u contact opnemen met het Team Vergunningen, telefoon 14 0183, op maandag tot en met donderdag bereikbaar tussen 9.00 uur en 16.00 uur en op vrijdag tussen 9.00 uur en 12.00 uu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9815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5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5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Gorinchem</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Aanvraag vergunning voor een tijdelijke standplaatsvergunning voor de verkoop van oliebollen op de zaterdagen in de periode van 2 oktober t/m 31 december 2026 t.h.v. Arkelstraat 46 te Gorinchem</meta:user-defined>
    <meta:user-defined meta:name="DCTERMS.W3CDTF/DCTERMS.available">2026-08-25</meta:user-defined>
    <meta:user-defined meta:name="DCTERMS.W3CDTF/OVERHEIDop.jaargang">2026</meta:user-defined>
    <meta:user-defined meta:name="OVERHEIDop.publicationIssue">398151</meta:user-defined>
    <meta:user-defined meta:name="OVERHEIDop.GmbID/DC.identifier">gmb-2026-398151</meta:user-defined>
    <meta:user-defined meta:name="OVERHEIDop.versieInformatie"/>
  </office:meta>
</office:document-meta>
</file>