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inrit aan Van Wijnbergenlaan 5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8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9 augustus 2026. De gemeente Barneveld neemt daarover waarschijnlijk binnen 8 weken na 19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81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aanleggen van een inrit aan Van Wijnbergenlaan 52 Barne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50</meta:user-defined>
    <meta:user-defined meta:name="OVERHEIDop.GmbID/DC.identifier">gmb-2026-398150</meta:user-defined>
    <meta:user-defined meta:name="OVERHEIDop.versieInformatie"/>
  </office:meta>
</office:document-meta>
</file>