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Houtkampweg 13 A Hoenderloo, nieuwbouw dienstwoning (technisch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41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Houtkampweg 13 A Hoenderloo, nieuwbouw dienstwoning (technisch)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8</meta:user-defined>
    <meta:user-defined meta:name="OVERHEIDop.GmbID/DC.identifier">gmb-2026-398148</meta:user-defined>
    <meta:user-defined meta:name="OVERHEIDop.versieInformatie"/>
  </office:meta>
</office:document-meta>
</file>