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Nieuwe Kanaal 7 C Wageningen, het opslaan van argonga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20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9814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Nieuwe Kanaal 7 C Wageningen, het opslaan van argongas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43</meta:user-defined>
    <meta:user-defined meta:name="OVERHEIDop.GmbID/DC.identifier">gmb-2026-398143</meta:user-defined>
    <meta:user-defined meta:name="OVERHEIDop.versieInformatie"/>
  </office:meta>
</office:document-meta>
</file>