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svrij, reguliere procedure, Wilsondreef 15 Ede, het plaatsen van een dakkapel (achtergevel)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19 augustus 2026</text:p>
            <text:p text:style-name="common-al">Zaaknummer 2026W1914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9814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4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4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gunningsvrij, reguliere procedure, Wilsondreef 15 Ede, het plaatsen van een dakkapel (achtergevel).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141</meta:user-defined>
    <meta:user-defined meta:name="OVERHEIDop.GmbID/DC.identifier">gmb-2026-398141</meta:user-defined>
    <meta:user-defined meta:name="OVERHEIDop.versieInformatie"/>
  </office:meta>
</office:document-meta>
</file>