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ronkelaarseweg 3 Barneveld, toepassen van gro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47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981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ronkelaarseweg 3 Barneveld, toepassen van grond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37</meta:user-defined>
    <meta:user-defined meta:name="OVERHEIDop.GmbID/DC.identifier">gmb-2026-398137</meta:user-defined>
    <meta:user-defined meta:name="OVERHEIDop.versieInformatie"/>
  </office:meta>
</office:document-meta>
</file>