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tijdelijke standplaatsvergunning voor de verkoop van oliebollen op de zaterdagen in de periode van 2 oktober t/m 31 december 2026 t.h.v. Wijnkoperstraat 1 te Gorinche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orinchem maakt bekend dat de volgende aanvraag is ontvangen in het kader van de Algemene Plaatselijke Verordening:</text:p>
            <text:p text:style-name="common-al">
            <text:span text:style-name="nadrukvet">Wijnkoperstraat 1 in Gorinchem</text:span> (ingekomen 17/08 ’26)</text:p>
            <text:p text:style-name="common-al">Aanvraag tijdelijke standplaatsvergunning voor de verkoop van oliebollen op de zaterdagen in de periode van 2 oktober t/m 31 december 2026 t.h.v. Wijnkoperstraat 1 in Gorinchem.</text:p>
            <text:p text:style-name="last-al">Tegen de hiervoor genoemde aanvraag kan geen bezwaar of beroep worden ingediend. Dat kan pas nadat het college over de aanvraag heeft beslist. Die beslissing wordt eveneens bekend gemaakt in deze krant onder het kopje verleende vergunning. Voor nadere informatie over d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9813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3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3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orinchem</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Aanvraag vergunning voor een tijdelijke standplaatsvergunning voor de verkoop van oliebollen op de zaterdagen in de periode van 2 oktober t/m 31 december 2026 t.h.v. Wijnkoperstraat 1 te Gorinchem</meta:user-defined>
    <meta:user-defined meta:name="DCTERMS.W3CDTF/DCTERMS.available">2026-08-25</meta:user-defined>
    <meta:user-defined meta:name="DCTERMS.W3CDTF/OVERHEIDop.jaargang">2026</meta:user-defined>
    <meta:user-defined meta:name="OVERHEIDop.publicationIssue">398136</meta:user-defined>
    <meta:user-defined meta:name="OVERHEIDop.GmbID/DC.identifier">gmb-2026-398136</meta:user-defined>
    <meta:user-defined meta:name="OVERHEIDop.versieInformatie"/>
  </office:meta>
</office:document-meta>
</file>