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Veenwoud 0 (Ede - N - 3206) Ede, het kappen van 1 zomereik en 3 schietwil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9 augustus 2026</text:p>
            <text:p text:style-name="common-al">Zaaknummer 2026W1481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Veenwoud 0 (Ede - N - 3206) Ede, het kappen van 1 zomereik en 3 schietwilgen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32</meta:user-defined>
    <meta:user-defined meta:name="OVERHEIDop.GmbID/DC.identifier">gmb-2026-398132</meta:user-defined>
    <meta:user-defined meta:name="OVERHEIDop.versieInformatie"/>
  </office:meta>
</office:document-meta>
</file>