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an het sluitingsuur voor de periode 25 t/m 27 augustus 2026 voor de openbare inrichting Feestcafé Japie aan Langendijk 58 te Gorinchem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rinchem maakt bekend dat de volgende aanvraag is ontvangen in het kader van de Algemene Plaatselijke Verordening:</text:p>
            <text:p text:style-name="common-al">
            <text:span text:style-name="nadrukvet">Langendijk 58 in Gorinchem</text:span> (ingekomen 17/08 ’26)</text:p>
            <text:p text:style-name="common-al">Aanvraag tijdelijke ontheffing van het sluitingsuur voor de periode 25 t/m 27 augustus 2026 voor de openbare inrichting Feestcafé Japie aan de Langendijk 58 in Gorinchem.</text:p>
            <text:p text:style-name="last-al">Tegen de hiervoor genoemde aanvraag kan geen bezwaar of beroep worden ingediend. Dat kan pas nadat het college over de aanvraag heeft beslist. Die beslissing wordt eveneens bekend gemaakt in deze krant onder het kopje verleende vergunning. Voor nadere informatie over d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9811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ntheffing van het sluitingsuur voor de periode 25 t/m 27 augustus 2026 voor de openbare inrichting Feestcafé Japie aan Langendijk 58 te Gorinchem</meta:user-defined>
    <meta:user-defined meta:name="DCTERMS.W3CDTF/DCTERMS.available">2026-08-25</meta:user-defined>
    <meta:user-defined meta:name="DCTERMS.W3CDTF/OVERHEIDop.jaargang">2026</meta:user-defined>
    <meta:user-defined meta:name="OVERHEIDop.publicationIssue">398116</meta:user-defined>
    <meta:user-defined meta:name="OVERHEIDop.GmbID/DC.identifier">gmb-2026-398116</meta:user-defined>
    <meta:user-defined meta:name="OVERHEIDop.versieInformatie"/>
  </office:meta>
</office:document-meta>
</file>