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voetgangersbrug tussen Dokter Bauerstraat en Stalkaarsen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Dokter Bauerstraat 4205, Stalkaarsen 4205</text:span> (Tussen) (17/08 ’26) </text:p>
            <text:p text:style-name="common-al">het vervangen van een voetgangersbrug</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811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DC.title">Aanvraag vergunning voor het vervangen van een voetgangersbrug tussen Dokter Bauerstraat en Stalkaarsen te Gorinchem</meta:user-defined>
    <meta:user-defined meta:name="DCTERMS.W3CDTF/DCTERMS.available">2026-08-25</meta:user-defined>
    <meta:user-defined meta:name="DCTERMS.W3CDTF/OVERHEIDop.jaargang">2026</meta:user-defined>
    <meta:user-defined meta:name="OVERHEIDop.publicationIssue">398112</meta:user-defined>
    <meta:user-defined meta:name="OVERHEIDop.GmbID/DC.identifier">gmb-2026-398112</meta:user-defined>
    <meta:user-defined meta:name="OVERHEIDop.versieInformatie"/>
  </office:meta>
</office:document-meta>
</file>